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Liberation Mono" svg:font-family="'Liberation Mono'" style:font-family-generic="modern" style:font-pitch="fixed"/>
    <style:font-face style:name="Times New Roman1" svg:font-family="'Times New Roman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Noto Sans Devanagari" svg:font-family="'Noto Sans Devanagari'" style:font-family-generic="system" style:font-pitch="variable"/>
    <style:font-face style:name="Source Han Sans CN" svg:font-family="'Source Han Sans CN'" style:font-family-generic="system" style:font-pitch="variable"/>
    <style:font-face style:name="Source Han Serif CN" svg:font-family="'Source Han Serif CN'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Preformatted_20_Text">
      <style:paragraph-properties fo:text-align="center" style:justify-single-word="false"/>
    </style:style>
    <style:style style:name="P2" style:family="paragraph" style:parent-style-name="Preformatted_20_Text">
      <style:text-properties style:font-name="Times New Roman1" fo:font-size="14pt" fo:language="ru" fo:country="RU" style:font-size-asian="14pt" style:font-name-complex="Times New Roman1" style:font-size-complex="14pt"/>
    </style:style>
    <style:style style:name="P3" style:family="paragraph" style:parent-style-name="Preformatted_20_Text">
      <style:paragraph-properties fo:text-align="center" style:justify-single-word="false"/>
      <style:text-properties style:font-name="Times New Roman1" fo:font-size="14pt" fo:language="ru" fo:country="RU" fo:font-weight="bold" style:font-size-asian="14pt" style:font-weight-asian="bold" style:font-name-complex="Times New Roman1" style:font-size-complex="14pt"/>
    </style:style>
    <style:style style:name="P4" style:family="paragraph" style:parent-style-name="Preformatted_20_Text">
      <style:paragraph-properties fo:text-align="justify" style:justify-single-word="false"/>
    </style:style>
    <style:style style:name="P5" style:family="paragraph" style:parent-style-name="Preformatted_20_Text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 fo:font-size="14pt" fo:language="ru" fo:country="RU" style:font-size-asian="14pt" style:font-name-complex="Times New Roman2" style:font-size-complex="14pt"/>
    </style:style>
    <style:style style:name="T2" style:family="text">
      <style:text-properties style:font-name="Times New Roman" fo:font-size="14pt" fo:language="ru" fo:country="RU" fo:font-weight="bold" style:font-size-asian="14pt" style:font-weight-asian="bold" style:font-name-complex="Times New Roman2" style:font-size-complex="14pt"/>
    </style:style>
    <style:style style:name="T3" style:family="text">
      <style:text-properties style:font-name="Times New Roman" fo:font-size="14pt" fo:language="ru" fo:country="RU" fo:font-weight="bold" style:font-size-asian="14pt" style:font-weight-asian="bold" style:font-name-complex="Times New Roman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2">Памятка населению по утилизации биологических отходов</text:span></text:p>
      <text:p text:style-name="P3"/>
      <text:p text:style-name="Preformatted_20_Text"><text:span text:style-name="T2">Биологическими отходами являются:</text:span></text:p>
      <text:p text:style-name="P4"><text:span text:style-name="T1">- трупы </text:span><text:bookmark-start text:name="Bookmark"/><text:span text:style-name="T1">животных и птиц;</text:span></text:p>
      <text:p text:style-name="P4"><text:span text:style-name="T1">- абортированные и мертворожденные плоды;</text:span></text:p>
      <text:p text:style-name="P4"><text:span text:style-name="T1">- отходы, получаемые при переработке пищевого и не пищевого сырья животного происхождения</text:span><text:bookmark-end text:name="Bookmark"/><text:span text:style-name="T1">.</text:span></text:p>
      <text:p text:style-name="P2"/>
      <text:p text:style-name="Preformatted_20_Text"><text:span text:style-name="T2"><text:tab/><text:tab/><text:tab/><text:tab/>Категорически запрещено!</text:span></text:p>
      <text:p text:style-name="P4"><text:span text:style-name="T1">- уничтожение биологических отходов путем захоронения в землю;</text:span></text:p>
      <text:p text:style-name="P4"><text:span text:style-name="T1">- сброс биологических отходов в водоемы, реки и болота;</text:span></text:p>
      <text:p text:style-name="P4"><text:span text:style-name="T1">- сброс биологических отходов в бытовые мусорные контейнеры и вывоз их на свалки.</text:span></text:p>
      <text:p text:style-name="P2"/>
      <text:p text:style-name="Preformatted_20_Text"><text:span text:style-name="T1">Владельцы животных ЛПХ ОБЯЗАНЫ:</text:span></text:p>
      <text:p text:style-name="P4"><text:span text:style-name="T1"><text:tab/>1. Не допускать загрязнения окружающей природной среды биологическими отходами.</text:span></text:p>
      <text:p text:style-name="P4"><text:span text:style-name="T1"><text:tab/>2. В срок не более суток с момента гибели животного, обнаружения абортированного или мертворожденного плода, известить об этом ветеринарную службу </text:span><text:span text:style-name="T3">ГБУ «Ветуправление Гулькевичского района»</text:span><text:span text:style-name="T2"> по телефону 5-15-07, 3-22-05.</text:span></text:p>
      <text:p text:style-name="P4"><text:span text:style-name="T1"><text:tab/>3. Содействовать ветеринарному специалисту в выяснении причин падежа животного.</text:span></text:p>
      <text:p text:style-name="P4"><text:span text:style-name="T1">Ветеринарный специалист на месте, по результатам осмотра определяет порядок утилизации биологических отходов.</text:span></text:p>
      <text:p text:style-name="P4"><text:span text:style-name="T1">Обязанность по доставке биологических отходов до места сжигания возлагается на владельца животного.</text:span></text:p>
      <text:p text:style-name="P4"><text:span text:style-name="T1">Граждане, виновные в нарушении ветеринарного законодательства, несут</text:span></text:p>
      <text:p text:style-name="P4"><text:span text:style-name="T1">ответственность в соответствии с Законом «О ветеринарии» и другими актами</text:span></text:p>
      <text:p text:style-name="P4"><text:span text:style-name="T1">законодательства Российской Федерации.</text:span></text:p>
      <text:p text:style-name="P2"/>
      <text:p text:style-name="P1"><text:span text:style-name="T2">Уважаемые владельцы животных! Не нарушайте правил утилизации<text:line-break/>биологических отходов! Не создавайте угрозу распространения опасных<text:line-break/>болезней и ненужных проблем для себя, обусловленных Вашей<text:line-break/>ответственностью, предусмотренной Законом!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" style:font-family-generic="swiss"/>
    <style:font-face style:name="Liberation Mono" svg:font-family="'Liberation Mono'" style:font-family-generic="modern" style:font-pitch="fixed"/>
    <style:font-face style:name="Times New Roman1" svg:font-family="'Times New Roman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Noto Sans Devanagari" svg:font-family="'Noto Sans Devanagari'" style:font-family-generic="system" style:font-pitch="variable"/>
    <style:font-face style:name="Source Han Sans CN" svg:font-family="'Source Han Sans CN'" style:font-family-generic="system" style:font-pitch="variable"/>
    <style:font-face style:name="Source Han Serif CN" svg:font-family="'Source Han Serif CN'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font-name-asian="Source Han Serif CN" style:font-size-asian="12pt" style:language-asian="zh" style:country-asian="CN" style:font-name-complex="Noto Sans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Liberation Sans" fo:font-size="14pt" style:font-name-asian="Source Han Sans CN" style:font-size-asian="14pt" style:font-name-complex="Arial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15%"/>
    </style:style>
    <style:style style:name="List" style:family="paragraph" style:parent-style-name="Text_20_body" style:default-outline-level="" style:list-style-name="" style:class="list">
      <style:text-properties style:font-name-complex="Ari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1"/>
    </style:style>
    <style:style style:name="caption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style-complex="italic"/>
    </style:style>
    <style:style style:name="Preformatted_20_Text" style:display-name="Preformatted Text" style:family="paragraph" style:parent-style-name="Standard" style:default-outline-level="" style:list-style-name="" style:class="html">
      <style:paragraph-properties fo:margin-top="0cm" fo:margin-bottom="0cm"/>
      <style:text-properties style:font-name="Liberation Mono" fo:font-size="10pt" style:font-name-asian="Liberation Mono" style:font-size-asian="10pt" style:font-name-complex="Liberation Mono" style:font-size-complex="10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394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2</meta:editing-cycles>
    <meta:creation-date>2023-11-21T07:34:00</meta:creation-date>
    <dc:date>2025-11-20T10:02:01.38</dc:date>
    <dc:language>en-US</dc:language>
    <meta:editing-duration>PT17S</meta:editing-duration>
    <meta:generator>OpenOffice/4.1.15$Win32 OpenOffice.org_project/4115m2$Build-9813</meta:generator>
    <meta:print-date>2025-11-20T09:43:23.23</meta:print-date>
    <meta:document-statistic meta:table-count="0" meta:image-count="0" meta:object-count="0" meta:page-count="1" meta:paragraph-count="19" meta:word-count="182" meta:character-count="149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